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text-properties style:font-name="Arial1" fo:font-size="16pt" style:font-size-asian="16pt" style:font-size-complex="16pt"/>
    </style:style>
    <style:style style:name="P2" style:family="paragraph" style:parent-style-name="Heading_20_2">
      <style:text-properties style:font-name="Arial1" fo:font-size="14pt" style:font-size-asian="14pt" style:font-size-complex="14pt"/>
    </style:style>
    <style:style style:name="P3" style:family="paragraph" style:parent-style-name="Heading_20_3">
      <style:text-properties style:font-name="Arial1" fo:font-size="12pt" style:font-size-asian="12pt" style:font-size-complex="12pt"/>
    </style:style>
    <style:style style:name="P4" style:family="paragraph" style:parent-style-name="Heading_20_3">
      <style:text-properties style:font-name="Arial1" fo:font-size="11pt" style:font-size-asian="11pt" style:font-size-complex="11pt"/>
    </style:style>
    <style:style style:name="P5" style:family="paragraph" style:parent-style-name="Text_20_body">
      <style:text-properties style:font-name="Arial1" fo:font-size="12pt" officeooo:rsid="0019ae39" officeooo:paragraph-rsid="0019ae39" style:font-size-asian="12pt" style:font-size-complex="12pt"/>
    </style:style>
    <style:style style:name="P6" style:family="paragraph" style:parent-style-name="Text_20_body">
      <style:text-properties style:font-name="Arial1" fo:font-size="11pt" officeooo:rsid="001a13cc" officeooo:paragraph-rsid="001a13cc" style:font-size-asian="11pt" style:font-size-complex="11pt"/>
    </style:style>
    <style:style style:name="P7" style:family="paragraph" style:parent-style-name="Text_20_body">
      <style:text-properties style:font-name="Arial1" fo:font-size="11pt" officeooo:rsid="001b6d05" officeooo:paragraph-rsid="001b6d05" style:font-size-asian="11pt" style:font-size-complex="11pt"/>
    </style:style>
    <style:style style:name="P8" style:family="paragraph" style:parent-style-name="Text_20_body">
      <style:text-properties style:font-name="Arial1" fo:font-size="11pt" officeooo:rsid="001bd063" officeooo:paragraph-rsid="001bd063" style:font-size-asian="11pt" style:font-size-complex="11pt"/>
    </style:style>
    <style:style style:name="P9" style:family="paragraph" style:parent-style-name="Text_20_body">
      <style:text-properties style:font-name="Arial1" fo:font-size="11pt" officeooo:rsid="001d8a5f" officeooo:paragraph-rsid="001d8a5f" style:font-size-asian="11pt" style:font-size-complex="11pt"/>
    </style:style>
    <style:style style:name="P10" style:family="paragraph" style:parent-style-name="Text_20_body">
      <style:text-properties style:font-name="Arial1" fo:font-size="11pt" fo:font-weight="normal" officeooo:rsid="001d8a5f" officeooo:paragraph-rsid="001d8a5f" style:font-size-asian="11pt" style:font-weight-asian="normal" style:font-size-complex="11pt" style:font-weight-complex="normal"/>
    </style:style>
    <style:style style:name="P11" style:family="paragraph" style:parent-style-name="Text_20_body">
      <style:text-properties style:font-name="Arial1" fo:font-size="11pt" fo:font-weight="normal" officeooo:rsid="001f85a9" officeooo:paragraph-rsid="001f85a9" style:font-size-asian="11pt" style:font-weight-asian="normal" style:font-size-complex="11pt" style:font-weight-complex="normal"/>
    </style:style>
    <style:style style:name="P12" style:family="paragraph" style:parent-style-name="Text_20_body">
      <style:text-properties style:font-name="Arial1" fo:font-size="11pt" fo:font-weight="normal" officeooo:rsid="0020ef03" officeooo:paragraph-rsid="0020ef03" style:font-size-asian="11pt" style:font-weight-asian="normal" style:font-size-complex="11pt" style:font-weight-complex="normal"/>
    </style:style>
    <style:style style:name="P13" style:family="paragraph" style:parent-style-name="Text_20_body">
      <style:text-properties style:font-name="Arial1" fo:font-size="11pt" fo:font-weight="normal" officeooo:rsid="0020ef03" officeooo:paragraph-rsid="0023bf15" style:font-size-asian="11pt" style:font-weight-asian="normal" style:font-size-complex="11pt" style:font-weight-complex="normal"/>
    </style:style>
    <style:style style:name="P14" style:family="paragraph" style:parent-style-name="Heading_20_3">
      <style:text-properties fo:font-size="11pt" style:font-size-asian="11pt" style:font-size-complex="11pt"/>
    </style:style>
    <style:style style:name="P15" style:family="paragraph" style:parent-style-name="Text_20_body">
      <style:text-properties style:font-name="Arial1" fo:font-size="11pt" officeooo:rsid="001a13cc" officeooo:paragraph-rsid="001b6d05" style:font-size-asian="11pt" style:font-size-complex="11pt"/>
    </style:style>
    <style:style style:name="T1" style:family="text">
      <style:text-properties officeooo:rsid="0020ef03"/>
    </style:style>
    <style:style style:name="T2" style:family="text">
      <style:text-properties officeooo:rsid="0021dee0"/>
    </style:style>
    <style:style style:name="T3" style:family="text">
      <style:text-properties officeooo:rsid="001a13cc"/>
    </style:style>
    <style:style style:name="T4" style:family="text">
      <style:text-properties officeooo:rsid="001d8a5f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officeooo:rsid="0023e902" style:font-weight-asian="normal" style:font-weight-complex="normal"/>
    </style:style>
    <style:style style:name="T7" style:family="text">
      <style:text-properties officeooo:rsid="002224a8"/>
    </style:style>
    <style:style style:name="T8" style:family="text">
      <style:text-properties fo:font-weight="normal" officeooo:rsid="002224a8" style:font-weight-asian="normal" style:font-weight-complex="normal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officeooo:rsid="002377b7"/>
    </style:style>
    <style:style style:name="T11" style:family="text">
      <style:text-properties officeooo:rsid="0023bf15"/>
    </style:style>
    <style:style style:name="T12" style:family="text">
      <style:text-properties officeooo:rsid="0024176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Niniejszy dokument stanowi tekstową wersję wykazu stacji kontroli pojazdów z terenu miasta Płocka, przygotowaną w celu zapewnienia dostępności cyfrowej zgodnie z wymaganiami WCAG 2.1 AA</text:h>
      <text:h text:style-name="P2" text:outline-level="2">Wykaz stacji kontroli pojazdów z terenu miasta Płocka:</text:h>
      <text:h text:style-name="P3" text:outline-level="3">ZEP-MOT Sp. z o.o.</text:h>
      <text:h text:style-name="P4" text:outline-level="3">Numer stacji:</text:h>
      <text:p text:style-name="P5">WP/001,</text:p>
      <text:h text:style-name="P4" text:outline-level="3">Adres <text:span text:style-name="T1">stacji</text:span>:</text:h>
      <text:p text:style-name="P5">ulica Graniczna 57, 09-400 Płock,</text:p>
      <text:h text:style-name="P4" text:outline-level="3">Zakres badań:</text:h>
      <text:p text:style-name="P5">O<text:span text:style-name="T2">kręgowa</text:span> „h”,</text:p>
      <text:h text:style-name="P4" text:outline-level="3">Numer Identyfikacji Podatkowej:</text:h>
      <text:p text:style-name="P5">7741017486,</text:p>
      <text:h text:style-name="P3" text:outline-level="3">„<text:span text:style-name="T3">Komunikacja Miejska – Płock” Sp. z o. o.</text:span></text:h>
      <text:h text:style-name="P4" text:outline-level="3">Numer stacji:</text:h>
      <text:p text:style-name="P6">WP/009,</text:p>
      <text:h text:style-name="P4" text:outline-level="3">Adres <text:span text:style-name="T1">stacji</text:span>:</text:h>
      <text:p text:style-name="P6">ulica Przemysłowa 17, 09-400 Płock,</text:p>
      <text:h text:style-name="P4" text:outline-level="3">Zakres badań:</text:h>
      <text:p text:style-name="P6">O<text:span text:style-name="T2">kręgowa</text:span> „h”,</text:p>
      <text:h text:style-name="P4" text:outline-level="3">Numer Identyfikacji Podatkowej:</text:h>
      <text:p text:style-name="P6">7742352235,</text:p>
      <text:h text:style-name="P3" text:outline-level="3">Samodzielny Publiczny Zakład Opieki Zdrowotnej Wojewódzka Stacja Pogotowia Ratunkowego i Transportu Sanitarnego w Płocku,</text:h>
      <text:h text:style-name="P4" text:outline-level="3">Numer stacji:</text:h>
      <text:p text:style-name="P6">WP/019/P,</text:p>
      <text:h text:style-name="P4" text:outline-level="3">Adres <text:span text:style-name="T2">stacji</text:span>:</text:h>
      <text:p text:style-name="P6">ulica Narodowych Sił Zbrojnych 5, 09-400 Płock,</text:p>
      <text:h text:style-name="P4" text:outline-level="3"><text:soft-page-break/>Zakres badań:</text:h>
      <text:p text:style-name="P6">PODSTAWOWA zgodnie z art. 83 ust. 1 pkt 1, litera a i b ustawy Prawo o ruchu drogowym,</text:p>
      <text:h text:style-name="P4" text:outline-level="3">Numer Identyfikacji Podatkowej:</text:h>
      <text:p text:style-name="P6">7741002289,</text:p>
      <text:h text:style-name="P3" text:outline-level="3">Centrum Diagnostyki i Badań Pojazdów Kowalczuk i Spółka Sp.J.</text:h>
      <text:h text:style-name="P4" text:outline-level="3">Numer stacji:</text:h>
      <text:p text:style-name="P6">WP/021,</text:p>
      <text:h text:style-name="P4" text:outline-level="3">Adres <text:span text:style-name="T2">stacji</text:span>:</text:h>
      <text:p text:style-name="P6">ulica Kolejowa 46, 09-400 Płock,</text:p>
      <text:h text:style-name="P4" text:outline-level="3">Zakres badań:</text:h>
      <text:p text:style-name="P6"><text:span text:style-name="T2">Okręgowa</text:span> „h”,</text:p>
      <text:h text:style-name="P4" text:outline-level="3">Numer Identyfikacji Podatkowej:</text:h>
      <text:p text:style-name="P7">1251323178,</text:p>
      <text:h text:style-name="P3" text:outline-level="3">AUTO-FORUM Sp. z o.o.</text:h>
      <text:h text:style-name="P4" text:outline-level="3">Numer stacji:</text:h>
      <text:p text:style-name="P7">WP/023/P,</text:p>
      <text:h text:style-name="P4" text:outline-level="3">Adres <text:span text:style-name="T2">stacji</text:span>:</text:h>
      <text:p text:style-name="P7">ulica Wyszogrodzka 154, <text:span text:style-name="T4">09-410 Płock,</text:span></text:p>
      <text:h text:style-name="P4" text:outline-level="3">Zakres badań:</text:h>
      <text:p text:style-name="P7">PODSTAWOWA <text:span text:style-name="T5"><text:s/></text:span><text:span text:style-name="T6">ABT</text:span> (zgodnie z art. 83 ust. 1 pkt 1, litera a i b ustawy Prawo o ruchu drogowym),</text:p>
      <text:h text:style-name="P4" text:outline-level="3">Numer Identyfikacji Podatkowej:</text:h>
      <text:p text:style-name="P7">7742630579,</text:p>
      <text:h text:style-name="P3" text:outline-level="3">„AUTO LEADER – MANAGEMENT” Sp. z o.o.</text:h>
      <text:h text:style-name="P4" text:outline-level="3">Numer stacji:</text:h>
      <text:p text:style-name="P7">WP/027/P,</text:p>
      <text:h text:style-name="P4" text:outline-level="3">Adres <text:span text:style-name="T2">stacji</text:span>:</text:h>
      <text:p text:style-name="P7">ulica Bielska 51/2, 09-400 Płock,</text:p>
      <text:h text:style-name="P4" text:outline-level="3">Zakres badań:</text:h>
      <text:p text:style-name="P7">PODSTAWOWA <text:s/>zgodnie z art. 83 ust. 1 pkt 1, litera a i b ustawy Prawo o ruchu drogowym,</text:p>
      <text:h text:style-name="P4" text:outline-level="3">Numer Identyfikacji Podatkowej:</text:h>
      <text:p text:style-name="P8">1132653946,</text:p>
      <text:h text:style-name="P3" text:outline-level="3"><text:soft-page-break/>ADAMOWSCY GROUP Sp. z o.o.</text:h>
      <text:h text:style-name="P4" text:outline-level="3">Numer stacji:</text:h>
      <text:p text:style-name="P8">WP/030,</text:p>
      <text:h text:style-name="P4" text:outline-level="3">Adres <text:span text:style-name="T7">stacji</text:span>:</text:h>
      <text:p text:style-name="P8">ulica Bielska 70, 09-400 Płock,</text:p>
      <text:h text:style-name="P4" text:outline-level="3">Zakres badań:</text:h>
      <text:p text:style-name="P8">O<text:span text:style-name="T7">kręgowa</text:span> <text:s/>„h”,</text:p>
      <text:h text:style-name="P4" text:outline-level="3">Numer Identyfikacji Podatkowej:</text:h>
      <text:p text:style-name="P8">8882733877,</text:p>
      <text:h text:style-name="P3" text:outline-level="3">BUDMAT AUTO Sp. z o.o.</text:h>
      <text:h text:style-name="P4" text:outline-level="3">Numer stacji:</text:h>
      <text:p text:style-name="P8">WP/03<text:span text:style-name="T4">2,</text:span></text:p>
      <text:h text:style-name="P4" text:outline-level="3">Adres <text:span text:style-name="T7">stacji</text:span>:</text:h>
      <text:p text:style-name="P9">ulica Bielska 67, 09-400 Płock,</text:p>
      <text:h text:style-name="P4" text:outline-level="3">Zakres badań:</text:h>
      <text:p text:style-name="P9">O<text:span text:style-name="T7">kręgowa</text:span> „h”,</text:p>
      <text:h text:style-name="P4" text:outline-level="3">Numer Identyfikacji Podatkowej:</text:h>
      <text:p text:style-name="P9">7742659152,</text:p>
      <text:h text:style-name="P3" text:outline-level="3">Dariusz Chęciński TRIDENT,</text:h>
      <text:h text:style-name="P4" text:outline-level="3">Numer stacji:</text:h>
      <text:p text:style-name="P9">WP/033/P,</text:p>
      <text:h text:style-name="P4" text:outline-level="3">Adres <text:span text:style-name="T7">stacji</text:span>:</text:h>
      <text:p text:style-name="P9">ulica <text:span text:style-name="T7">Rajmunda </text:span>Rembielińskiego 10, 09-400 Płock,</text:p>
      <text:h text:style-name="P4" text:outline-level="3">Zakres badań:</text:h>
      <text:p text:style-name="P9">PODSTAWOWA <text:span text:style-name="T5"><text:s/></text:span><text:span text:style-name="T8">ABT</text:span><text:span text:style-name="T9"> </text:span><text:span text:style-name="T5">(zgodnie z art. 83 ust. 1 pkt 1, litera a i b ustawy Prawo o ruchu drogowym),</text:span></text:p>
      <text:h text:style-name="P4" text:outline-level="3">Numer Identyfikacji Podatkowej:</text:h>
      <text:p text:style-name="P10">7742445273,</text:p>
      <text:h text:style-name="P3" text:outline-level="3">STU Płock Sp. z o.o.</text:h>
      <text:h text:style-name="P4" text:outline-level="3">Numer stacji:</text:h>
      <text:p text:style-name="P10">WP/034,</text:p>
      <text:h text:style-name="P4" text:outline-level="3"><text:soft-page-break/>Adres <text:span text:style-name="T7">stacji</text:span>:</text:h>
      <text:p text:style-name="P10">ulica Przemysłowa 21, 09-400 Płock,</text:p>
      <text:h text:style-name="P4" text:outline-level="3">Zakres badań:</text:h>
      <text:p text:style-name="P10">O<text:span text:style-name="T7">kręgowa</text:span> „h”,</text:p>
      <text:h text:style-name="P4" text:outline-level="3">Numer Identyfikacji Podatkowej:</text:h>
      <text:p text:style-name="P10">7743136108,</text:p>
      <text:h text:style-name="P3" text:outline-level="3">BUDMAT AUTO 3 Sp. z o.o.</text:h>
      <text:h text:style-name="P4" text:outline-level="3">Numer <text:span text:style-name="T7">s</text:span>tacji:</text:h>
      <text:p text:style-name="P11">WP/035,</text:p>
      <text:h text:style-name="P4" text:outline-level="3">Adres <text:span text:style-name="T7">stacji</text:span>:</text:h>
      <text:p text:style-name="P11">ulica Bielska 55, 09-400 Płock,</text:p>
      <text:h text:style-name="P4" text:outline-level="3">Zakres badań:</text:h>
      <text:p text:style-name="P11">O<text:span text:style-name="T7">kręgowa</text:span> „h”,</text:p>
      <text:h text:style-name="P4" text:outline-level="3">Numer Identyfikacji Podatkowej:</text:h>
      <text:p text:style-name="P11">7743212306,</text:p>
      <text:h text:style-name="P3" text:outline-level="3">Janusz Kowalczyk Kowalczyk Holding,</text:h>
      <text:h text:style-name="P4" text:outline-level="3">Numer stacji:</text:h>
      <text:p text:style-name="P11">WP/036,</text:p>
      <text:h text:style-name="P4" text:outline-level="3">Adres <text:span text:style-name="T7">stacji</text:span>:</text:h>
      <text:p text:style-name="P11">ulica Dobrzyńska 62G, 09-400 Płock,</text:p>
      <text:h text:style-name="P4" text:outline-level="3">Zakres badań:</text:h>
      <text:p text:style-name="P11">O<text:span text:style-name="T10">kręgowa</text:span> „h”,</text:p>
      <text:h text:style-name="P4" text:outline-level="3">Numer Identyfikacji Podatkowej:</text:h>
      <text:p text:style-name="P11">7742679887,</text:p>
      <text:h text:style-name="P3" text:outline-level="3">AUTO-TRONIC J. Michalski, E. Michalska Sp.<text:span text:style-name="T10">J.</text:span></text:h>
      <text:h text:style-name="P4" text:outline-level="3">Numer stacji:</text:h>
      <text:p text:style-name="P11">WP/037/P,</text:p>
      <text:h text:style-name="P4" text:outline-level="3">Adres <text:span text:style-name="T10">stacji</text:span>:</text:h>
      <text:p text:style-name="P11">ulica <text:span text:style-name="T10">ppłk. </text:span>Jana Pasternakiewicza 8, 09-407 Płock,</text:p>
      <text:h text:style-name="P4" text:outline-level="3">Zakres badań:</text:h>
      <text:p text:style-name="P11">PODSTAWOWA <text:s/>zgodnie z art. 83 ust. 1 pkt 1, litera a i b ustawy Prawo o ruchu drogowym,</text:p>
      <text:h text:style-name="P4" text:outline-level="3"><text:soft-page-break/>Numer Identyfikacji Podatkowej:</text:h>
      <text:p text:style-name="P11">7742711007,</text:p>
      <text:h text:style-name="P3" text:outline-level="3">Firma Handlowo-Usługowa Marek Ostrowski,</text:h>
      <text:h text:style-name="P4" text:outline-level="3">Numer stacji:</text:h>
      <text:p text:style-name="P12">WP/038,</text:p>
      <text:h text:style-name="P4" text:outline-level="3">Adres <text:span text:style-name="T11">stacji</text:span>:</text:h>
      <text:p text:style-name="P12">ulica Graniczna 44, 09-40<text:span text:style-name="T11">0</text:span> Płock,</text:p>
      <text:h text:style-name="P4" text:outline-level="3">Zakres badań:</text:h>
      <text:p text:style-name="P12">O<text:span text:style-name="T11">kręgowa</text:span> „h”,</text:p>
      <text:h text:style-name="P4" text:outline-level="3">Numer Identyfikacji Podatkowej:</text:h>
      <text:p text:style-name="P12">9710401693,</text:p>
      <text:h text:style-name="P3" text:outline-level="3">NEVADA-BIS Stella Podkowska,</text:h>
      <text:h text:style-name="P4" text:outline-level="3">Numer stacji:</text:h>
      <text:p text:style-name="P12">WP/039/P,</text:p>
      <text:h text:style-name="P4" text:outline-level="3">Adres <text:span text:style-name="T11">stacji</text:span>:</text:h>
      <text:p text:style-name="P12">ulica Kazimierza Wielkiego 36, 09-400 Płock,</text:p>
      <text:h text:style-name="P4" text:outline-level="3">Zakres badań:</text:h>
      <text:p text:style-name="P13">PODSTAWOWA zgodnie z art. 83 ust.1 pkt 1, litera a, b i c ustawy Prawo o ruchu drogowym,</text:p>
      <text:h text:style-name="P14" text:outline-level="3">Numer Identyfikacji Podatkowej:</text:h>
      <text:p text:style-name="P12">7742377643,</text:p>
      <text:h text:style-name="P3" text:outline-level="3">Auto-Serwis 8 Jasiński Mariusz, Olewnik Marcin spółka cywilna,</text:h>
      <text:h text:style-name="P4" text:outline-level="3">Numer stacji:</text:h>
      <text:p text:style-name="P12">WP/040/P,</text:p>
      <text:h text:style-name="P4" text:outline-level="3">Adres <text:span text:style-name="T11">stacji</text:span>:</text:h>
      <text:p text:style-name="P12">ulica Nowy Rynek 3, 09-400 Płock,</text:p>
      <text:h text:style-name="P4" text:outline-level="3">Zakres badań:</text:h>
      <text:p text:style-name="P12">PODSTAWOWA zgodnie z art. 83 ust.1 pkt 1, litera a <text:span text:style-name="T12">i c</text:span> ustawy Prawo o ruchu drogowym,</text:p>
      <text:h text:style-name="P4" text:outline-level="3">Numer Identyfikacji Podatkowej:</text:h>
      <text:p text:style-name="P12">7743244051.</text:p>
      <text:p text:style-name="P7"/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Frame_20_contents" style:display-name="Frame contents" style:family="paragraph" style:parent-style-name="Standard" style:class="extra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7T09:19:56.235398400</meta:creation-date>
    <dc:date>2026-08-11T14:28:54.375685100</dc:date>
    <meta:editing-duration>PT45M4S</meta:editing-duration>
    <meta:editing-cycles>5</meta:editing-cycles>
    <meta:generator>LibreOffice/26.2.5.2$Windows_X86_64 LibreOffice_project/cd7284b4cbbfeb507e630c1aac019f4157393acb</meta:generator>
    <meta:print-date>2026-08-07T11:30:48.385757100</meta:print-date>
    <meta:document-statistic meta:table-count="0" meta:image-count="0" meta:object-count="0" meta:page-count="5" meta:paragraph-count="146" meta:word-count="534" meta:character-count="3612" meta:non-whitespace-character-count="3217"/>
  </office:meta>
</office:document-meta>
</file>