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3">
      <style:text-properties style:font-name="Arial1" fo:font-size="16pt" style:font-size-asian="16pt" style:font-size-complex="16pt"/>
    </style:style>
    <style:style style:name="P2" style:family="paragraph" style:parent-style-name="Heading_20_2">
      <style:text-properties style:font-name="Arial1" fo:font-size="14pt" style:font-size-asian="14pt" style:font-size-complex="14pt"/>
    </style:style>
    <style:style style:name="P3" style:family="paragraph" style:parent-style-name="Heading_20_3">
      <style:text-properties fo:font-size="12pt" style:font-size-asian="12pt" style:font-size-complex="12pt"/>
    </style:style>
    <style:style style:name="P4" style:family="paragraph" style:parent-style-name="Heading_20_3">
      <style:text-properties style:font-name="Arial1" fo:font-size="11pt" style:font-size-asian="11pt" style:font-size-complex="11pt"/>
    </style:style>
    <style:style style:name="P5" style:family="paragraph" style:parent-style-name="Text_20_body">
      <style:text-properties style:font-name="Arial1" fo:font-size="11pt" officeooo:rsid="000d32e0" officeooo:paragraph-rsid="000d32e0" style:font-size-asian="9.60000038146973pt" style:font-size-complex="11pt"/>
    </style:style>
    <style:style style:name="P6" style:family="paragraph" style:parent-style-name="Heading_20_3">
      <style:text-properties style:font-name="Arial1" fo:font-size="12pt" style:font-size-asian="12pt" style:font-size-complex="12pt"/>
    </style:style>
    <style:style style:name="P7" style:family="paragraph" style:parent-style-name="Text_20_body">
      <style:text-properties style:font-name="Arial1" fo:font-size="11pt" officeooo:rsid="002805aa" officeooo:paragraph-rsid="002805aa" style:font-size-asian="11pt" style:font-size-complex="11pt"/>
    </style:style>
    <style:style style:name="P8" style:family="paragraph" style:parent-style-name="Text_20_body">
      <style:text-properties style:font-name="Arial1" fo:font-size="11pt" officeooo:rsid="000fb9c0" officeooo:paragraph-rsid="000fb9c0" style:font-size-asian="9.60000038146973pt" style:font-size-complex="11pt"/>
    </style:style>
    <style:style style:name="P9" style:family="paragraph" style:parent-style-name="Heading_20_3">
      <style:text-properties fo:font-size="11pt" style:font-size-asian="11pt" style:font-size-complex="11pt"/>
    </style:style>
    <style:style style:name="P10" style:family="paragraph" style:parent-style-name="Text_20_body">
      <style:text-properties style:font-name="Arial1" fo:font-size="11pt" officeooo:rsid="0010a636" officeooo:paragraph-rsid="0010a636" style:font-size-asian="9.60000038146973pt" style:font-size-complex="11pt"/>
    </style:style>
    <style:style style:name="P11" style:family="paragraph" style:parent-style-name="Text_20_body">
      <style:text-properties style:font-name="Arial1" fo:font-size="11pt" officeooo:rsid="00111951" officeooo:paragraph-rsid="00111951" style:font-size-asian="9.60000038146973pt" style:font-size-complex="11pt"/>
    </style:style>
    <style:style style:name="P12" style:family="paragraph" style:parent-style-name="Text_20_body">
      <style:text-properties style:font-name="Arial1" fo:font-size="11pt" officeooo:rsid="0011eb50" officeooo:paragraph-rsid="0011eb50" style:font-size-asian="9.60000038146973pt" style:font-size-complex="11pt"/>
    </style:style>
    <style:style style:name="P13" style:family="paragraph" style:parent-style-name="Text_20_body">
      <style:text-properties style:font-name="Arial1" fo:font-size="11pt" officeooo:rsid="00130f3a" officeooo:paragraph-rsid="00130f3a" style:font-size-asian="9.60000038146973pt" style:font-size-complex="11pt"/>
    </style:style>
    <style:style style:name="P14" style:family="paragraph" style:parent-style-name="Text_20_body">
      <style:text-properties style:font-name="Arial1" fo:font-size="11pt" officeooo:rsid="0014d399" officeooo:paragraph-rsid="0014d399" style:font-size-asian="9.60000038146973pt" style:font-size-complex="11pt"/>
    </style:style>
    <style:style style:name="P15" style:family="paragraph" style:parent-style-name="Text_20_body">
      <style:text-properties style:font-name="Arial1" fo:font-size="11pt" officeooo:rsid="0015d805" officeooo:paragraph-rsid="0015d805" style:font-size-asian="9.60000038146973pt" style:font-size-complex="11pt"/>
    </style:style>
    <style:style style:name="P16" style:family="paragraph" style:parent-style-name="Text_20_body">
      <style:text-properties style:font-name="Arial1" fo:font-size="11pt" officeooo:rsid="0015fb92" officeooo:paragraph-rsid="0015fb92" style:font-size-asian="9.60000038146973pt" style:font-size-complex="11pt"/>
    </style:style>
    <style:style style:name="P17" style:family="paragraph" style:parent-style-name="Text_20_body">
      <style:text-properties style:font-name="Arial1" fo:font-size="11pt" officeooo:rsid="00170c76" officeooo:paragraph-rsid="00170c76" style:font-size-asian="9.60000038146973pt" style:font-size-complex="11pt"/>
    </style:style>
    <style:style style:name="P18" style:family="paragraph" style:parent-style-name="Text_20_body">
      <style:text-properties style:font-name="Arial1" fo:font-size="11pt" officeooo:rsid="00184478" officeooo:paragraph-rsid="00184478" style:font-size-asian="9.60000038146973pt" style:font-size-complex="11pt"/>
    </style:style>
    <style:style style:name="P19" style:family="paragraph" style:parent-style-name="Text_20_body">
      <style:text-properties style:font-name="Arial1" fo:font-size="11pt" officeooo:rsid="0019f93a" officeooo:paragraph-rsid="0019f93a" style:font-size-asian="9.60000038146973pt" style:font-size-complex="11pt"/>
    </style:style>
    <style:style style:name="P20" style:family="paragraph" style:parent-style-name="Text_20_body">
      <style:text-properties style:font-name="Arial1" fo:font-size="11pt" officeooo:rsid="002b8a1d" officeooo:paragraph-rsid="002b8a1d" style:font-size-asian="9.60000038146973pt" style:font-size-complex="11pt"/>
    </style:style>
    <style:style style:name="T1" style:family="text">
      <style:text-properties officeooo:rsid="00202311"/>
    </style:style>
    <style:style style:name="T2" style:family="text">
      <style:text-properties officeooo:rsid="002805aa"/>
    </style:style>
    <style:style style:name="T3" style:family="text">
      <style:text-properties officeooo:rsid="0028e9ba"/>
    </style:style>
    <style:style style:name="T4" style:family="text">
      <style:text-properties officeooo:rsid="00211cf3"/>
    </style:style>
    <style:style style:name="T5" style:family="text">
      <style:text-properties officeooo:rsid="0011eb50"/>
    </style:style>
    <style:style style:name="T6" style:family="text">
      <style:text-properties officeooo:rsid="0014d399"/>
    </style:style>
    <style:style style:name="T7" style:family="text">
      <style:text-properties officeooo:rsid="001c7e0e"/>
    </style:style>
    <style:style style:name="T8" style:family="text">
      <style:text-properties officeooo:rsid="0015fb92"/>
    </style:style>
    <style:style style:name="T9" style:family="text">
      <style:text-properties officeooo:rsid="001700b6"/>
    </style:style>
    <style:style style:name="T10" style:family="text">
      <style:text-properties officeooo:rsid="001d1854"/>
    </style:style>
    <style:style style:name="T11" style:family="text">
      <style:text-properties officeooo:rsid="0019f93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3">Niniejszy dokument stanowi tekstową wersję wykazu Fundacji na terenie miasta Płocka, przygotowaną w celu zapewnienia dostępności cyfrowej zgodnie z wymaganiami WCAG 2.1 AA</text:h>
      <text:h text:style-name="P2" text:outline-level="2">Wykaz Fundacji na terenie miasta Płocka:</text:h>
      <text:h text:style-name="P3" text:outline-level="3">Fundacja Pro Futuro Imienia Błogosławionego Leona Wetmańskiego,</text:h>
      <text:h text:style-name="P4" text:outline-level="3">Adres siedziby:</text:h>
      <text:p text:style-name="P5">ulica Małachowskiego 1, 09-400 Płock,</text:p>
      <text:h text:style-name="P6" text:outline-level="3">Fundusz Grantowy Dla Płocka,</text:h>
      <text:h text:style-name="P4" text:outline-level="3">Adres siedziby:</text:h>
      <text:p text:style-name="P5">ulica Kościuszki 8 lokal 3, 09-400 Płock,</text:p>
      <text:h text:style-name="P6" text:outline-level="3">Fundacja Na Rzecz Pomocy Ofiarom Porwań Imienia Krzysztofa Olewnika,</text:h>
      <text:h text:style-name="P4" text:outline-level="3">Adres siedz<text:span text:style-name="T1">i</text:span>by:</text:h>
      <text:p text:style-name="P5">ulica Ko<text:span text:style-name="T1">ś</text:span>ciuszki 9, 09-400 Płock,</text:p>
      <text:h text:style-name="P6" text:outline-level="3">„<text:span text:style-name="T2">Fundacja Odnowy Zabytków Płocka Imienia Bolesława Krzywoustego”,</text:span></text:h>
      <text:h text:style-name="P4" text:outline-level="3">Adres siedziby:</text:h>
      <text:p text:style-name="P7">plac Narutowicza 8, 09-402 Płock,</text:p>
      <text:h text:style-name="P6" text:outline-level="3">„Familiaris. Inicjatywy Edukacyjne” w likwidacji,</text:h>
      <text:h text:style-name="P4" text:outline-level="3">Adres siedz<text:span text:style-name="T1">i</text:span>by:</text:h>
      <text:p text:style-name="P5">ulica Tumska 4, 09-402 Płock,</text:p>
      <text:h text:style-name="P6" text:outline-level="3">Fundacja Orlen,</text:h>
      <text:h text:style-name="P4" text:outline-level="3">Adres siedz<text:span text:style-name="T1">i</text:span>by:</text:h>
      <text:p text:style-name="P5">ulica Chemików 7, 09-40<text:span text:style-name="T3">0</text:span> Płock,</text:p>
      <text:h text:style-name="P6" text:outline-level="3">Fundacja Alterna,</text:h>
      <text:h text:style-name="P4" text:outline-level="3">Adres <text:span text:style-name="T1">s</text:span>iedz<text:span text:style-name="T1">i</text:span>by:</text:h>
      <text:p text:style-name="P5">ulica 3 Maja 18 lokal 18, 09-402 Płock,</text:p>
      <text:h text:style-name="P6" text:outline-level="3">Fundacja Młody Płock,</text:h>
      <text:h text:style-name="P4" text:outline-level="3">Adres siedziby:</text:h>
      <text:p text:style-name="P8">ulica Monte Cassino 40, 09-410 Płock,</text:p>
      <text:h text:style-name="P6" text:outline-level="3"><text:soft-page-break/>Fundacja „Konsul”,</text:h>
      <text:h text:style-name="P4" text:outline-level="3">Adres siedz<text:span text:style-name="T1">i</text:span>by:</text:h>
      <text:p text:style-name="P8">aleja Jana Pawła II 47B lokal 23, 09-410 Płock,</text:p>
      <text:h text:style-name="P6" text:outline-level="3">Fundacja Na Rzecz Bezpieczeństwa „Feniks”,</text:h>
      <text:h text:style-name="P4" text:outline-level="3">Adres siedziby:</text:h>
      <text:p text:style-name="P8">ulica Padlewskiego 17C lokal 3, 09-402 Płock,</text:p>
      <text:h text:style-name="P6" text:outline-level="3">Fundacja „Pokolenie”,</text:h>
      <text:h text:style-name="P4" text:outline-level="3">Adres siedziby:</text:h>
      <text:p text:style-name="P8">Ulica <text:span text:style-name="T4">abp. Antoniego Juliana </text:span>Nowowiejskiego 2, 09-400 Płock,</text:p>
      <text:h text:style-name="P6" text:outline-level="3">„Fundacja Ekonomii Społecznej Przystań”,</text:h>
      <text:h text:style-name="P4" text:outline-level="3">Adres siedz<text:span text:style-name="T1">i</text:span>by:</text:h>
      <text:p text:style-name="P8">ulica Tumska 13 lokal 6, 09-402 Płock,</text:p>
      <text:h text:style-name="P6" text:outline-level="3">Nextreme Pokonać Przeszkody,</text:h>
      <text:h text:style-name="P4" text:outline-level="3">Adres siedz<text:span text:style-name="T1">i</text:span>by:</text:h>
      <text:p text:style-name="P8">ulica Obrońców Westerplatte 12 lokal 14, 09-400 Płock,</text:p>
      <text:h text:style-name="P6" text:outline-level="3">Fundacja Panaceum,</text:h>
      <text:h text:style-name="P4" text:outline-level="3">Adres siedz<text:span text:style-name="T1">i</text:span>by:</text:h>
      <text:p text:style-name="P8">ulica Garleja 3, 09-400 Płock,</text:p>
      <text:h text:style-name="P6" text:outline-level="3">Fundacja Zadbajmy o Życie,</text:h>
      <text:h text:style-name="P4" text:outline-level="3">Adres siedziby:</text:h>
      <text:p text:style-name="P8">ulica Sienkiewicza 11, 09-402 Płock,</text:p>
      <text:h text:style-name="P6" text:outline-level="3">Fundacja Perfectus,</text:h>
      <text:h text:style-name="P4" text:outline-level="3">Adres siedziby:</text:h>
      <text:p text:style-name="P8">ulica Królewiecka 25 lokal 18, 09-402 Płock,</text:p>
      <text:h text:style-name="P6" text:outline-level="3">Fundacja „Angielski Dzieciom”,</text:h>
      <text:h text:style-name="P4" text:outline-level="3">Adres siedziby:</text:h>
      <text:p text:style-name="P8">ulica Warszawska 6 l<text:span text:style-name="T1">o</text:span>kal 8, 09-402 Płock,</text:p>
      <text:h text:style-name="P6" text:outline-level="3">„Fundacja Na Horyzoncie”,</text:h>
      <text:h text:style-name="P4" text:outline-level="3">Adres siedziby:</text:h>
      <text:p text:style-name="P8">ulica Macieszy 3, 09-400 Płock,</text:p>
      <text:h text:style-name="P6" text:outline-level="3"><text:soft-page-break/>Fundacja Caritas Diecezji Płockiej,</text:h>
      <text:h text:style-name="P4" text:outline-level="3">Adres siedziby:</text:h>
      <text:p text:style-name="P8">ulica Sienkiewicza 34, 09-402 Płock,</text:p>
      <text:h text:style-name="P6" text:outline-level="3">Fundacja Studnia,</text:h>
      <text:h text:style-name="P4" text:outline-level="3">Adres siedziby:</text:h>
      <text:p text:style-name="P8">ulica Górna 1A, 09-402 Płock,</text:p>
      <text:h text:style-name="P6" text:outline-level="3">Fundacja Grupy Pern,</text:h>
      <text:h text:style-name="P4" text:outline-level="3">Adres siedziby:</text:h>
      <text:p text:style-name="P8">ulica <text:span text:style-name="T4">W</text:span>yszogrodzka 133, 09-410 Płock,</text:p>
      <text:h text:style-name="P6" text:outline-level="3">Fundacja Wsparcia „Adrasteja”,</text:h>
      <text:h text:style-name="P9" text:outline-level="3">Adres siedziby:</text:h>
      <text:p text:style-name="P8">ulica Batalionów Chłopskich 5 lokal 82, 09-400 Płock,</text:p>
      <text:h text:style-name="P6" text:outline-level="3">Fundacja Kobiet Regionu Płockiego w likwidacji,</text:h>
      <text:h text:style-name="P4" text:outline-level="3">Adres siedziby:</text:h>
      <text:p text:style-name="P10">ulica Monte Cassino 40, 09-410 Płock,</text:p>
      <text:h text:style-name="P6" text:outline-level="3">Fundacja Marty Chojnowskiej „Przerwij Ciszę”,</text:h>
      <text:h text:style-name="P4" text:outline-level="3">Adres siedziby:</text:h>
      <text:p text:style-name="P10">ulica Sienkiewicza 3 lokal 22, 09-402 Płock,</text:p>
      <text:h text:style-name="P6" text:outline-level="3">Fundacja Innowacji i Społeczeństwa Obywatelskiego,</text:h>
      <text:h text:style-name="P4" text:outline-level="3">Adres siedziby:</text:h>
      <text:p text:style-name="P10">ulica Kazimierza Wielkiego 37 lokal 96, 09-400 Płock,</text:p>
      <text:h text:style-name="P6" text:outline-level="3">Fundacja Arka Mazowsza,</text:h>
      <text:h text:style-name="P4" text:outline-level="3">Adres siedziby:</text:h>
      <text:p text:style-name="P10">ulica Kochanowskiego 1 lokal 46, 09-400 Płock,</text:p>
      <text:h text:style-name="P6" text:outline-level="3">Fundacja „Otwarte Głowy”,</text:h>
      <text:h text:style-name="P4" text:outline-level="3">Adres siedziby:</text:h>
      <text:p text:style-name="P10">ulica Tumska 18, 09-402 Płock,</text:p>
      <text:h text:style-name="P6" text:outline-level="3">Fundacja Revita,</text:h>
      <text:h text:style-name="P4" text:outline-level="3">Adres siedziby:</text:h>
      <text:p text:style-name="P10">plac Stary Rynek 5 lokal 6A, 09-400 Płock,</text:p>
      <text:h text:style-name="P6" text:outline-level="3"><text:soft-page-break/>Fundacja Rozwoju Edukacji Euroedukacja,</text:h>
      <text:h text:style-name="P4" text:outline-level="3">Adres siedziby:</text:h>
      <text:p text:style-name="P10">aleja Floriana Kobylińskiego 25, 09-400 Płock,</text:p>
      <text:h text:style-name="P6" text:outline-level="3">Fundacja Psycholog 24H,</text:h>
      <text:h text:style-name="P4" text:outline-level="3">Adres siedziby:</text:h>
      <text:p text:style-name="P10">ulica Harcerska 117 lokal 3, 09-408 Płock,</text:p>
      <text:h text:style-name="P6" text:outline-level="3">Fundacja Imienia Józefa Kwiatka,</text:h>
      <text:h text:style-name="P4" text:outline-level="3">Adres siedziby:</text:h>
      <text:p text:style-name="P11">ulica Dworcowa 2 lokal 22, 09-402 Płock,</text:p>
      <text:h text:style-name="P6" text:outline-level="3">Europejska Fundacja Aktywacji Społecznej „Przyszłość” w likwidacji,</text:h>
      <text:h text:style-name="P4" text:outline-level="3">Adres siedziby:</text:h>
      <text:p text:style-name="P11">aleja Jana Pawła II 17 lokal 1, 09-410 Płock,</text:p>
      <text:h text:style-name="P6" text:outline-level="3">Fundacja Edukacji i Rozwoju Sp<text:span text:style-name="T1">o</text:span>łecznego Fers,</text:h>
      <text:h text:style-name="P4" text:outline-level="3">Adres siedziby:</text:h>
      <text:p text:style-name="P11">ulica Podgórze 46, 09-408 Płock,</text:p>
      <text:h text:style-name="P6" text:outline-level="3">Fundacja „Made In Płock”,</text:h>
      <text:h text:style-name="P4" text:outline-level="3">Adres siedziby:</text:h>
      <text:p text:style-name="P11">aleja <text:span text:style-name="T5">Jana Kilińskiego 12F, 09-402 Płock,</text:span></text:p>
      <text:h text:style-name="P6" text:outline-level="3">Fundacja Na Rzecz Rozwoju Turystyki Ziemi Płockiej,</text:h>
      <text:h text:style-name="P4" text:outline-level="3">Adres siedziby:</text:h>
      <text:p text:style-name="P12">plac Stary Rynek 8, 09-400 Płock,</text:p>
      <text:h text:style-name="P6" text:outline-level="3">Fundacja ”Vivat Polonia!”,</text:h>
      <text:h text:style-name="P4" text:outline-level="3">Adres siedziby:</text:h>
      <text:p text:style-name="P12">ulica Gierzyńskiego 21 lokal 16, 09-407 Płock,</text:p>
      <text:h text:style-name="P6" text:outline-level="3">Fundacja Osób Wykluczonych „Oblicza Życia”,</text:h>
      <text:h text:style-name="P4" text:outline-level="3">Adres siedziby:</text:h>
      <text:p text:style-name="P12">ulica Czwartaków 4 lokal 15, 09-410 Płock,</text:p>
      <text:h text:style-name="P6" text:outline-level="3">„W Siną Dal…”,</text:h>
      <text:h text:style-name="P4" text:outline-level="3">Adres siedziby:</text:h>
      <text:p text:style-name="P12">ulica Pniewskiego 33, 09-410 Płock,</text:p>
      <text:h text:style-name="P6" text:outline-level="3"><text:soft-page-break/>Fundacja Moto Eskadra,</text:h>
      <text:h text:style-name="P4" text:outline-level="3">Adres siedziby:</text:h>
      <text:p text:style-name="P12">ulica Kossobudzkiego 3 lokal 61, 09-400 Płock,</text:p>
      <text:h text:style-name="P6" text:outline-level="3">Fundacja Przystanek Rodzina,</text:h>
      <text:h text:style-name="P4" text:outline-level="3">Adres siedziby:</text:h>
      <text:p text:style-name="P12">ulica Misjonarska 22 lokal 32, 09-402 Płock,</text:p>
      <text:h text:style-name="P6" text:outline-level="3">Fundacja „Szybciej Wyżej Dalej”,</text:h>
      <text:h text:style-name="P4" text:outline-level="3">Adres siedziby:</text:h>
      <text:p text:style-name="P12">ulica Popłacińska 37, 09-401 Płock,</text:p>
      <text:h text:style-name="P6" text:outline-level="3">Fundacja Modern Sport,</text:h>
      <text:h text:style-name="P4" text:outline-level="3">Adres siedziby:</text:h>
      <text:p text:style-name="P12">ulica Gościniec 26A, 09-410 Płock,</text:p>
      <text:h text:style-name="P6" text:outline-level="3">Fundacja Natura 2000 Doliny Środkowej Wisły,</text:h>
      <text:h text:style-name="P4" text:outline-level="3">Adres siedziby:</text:h>
      <text:p text:style-name="P12">ulica Wyszogrodzka 98C, 09-402 Płock,</text:p>
      <text:h text:style-name="P6" text:outline-level="3">Fundacja Rykowisko,</text:h>
      <text:h text:style-name="P4" text:outline-level="3">Adres si<text:span text:style-name="T1">e</text:span>dziby:</text:h>
      <text:p text:style-name="P12">aleja Jana Pawła II 13 lokal 18, 09-410 Płock,</text:p>
      <text:h text:style-name="P6" text:outline-level="3">„Fundacja Potrzebującym”,</text:h>
      <text:h text:style-name="P4" text:outline-level="3">Adres siedziby:</text:h>
      <text:p text:style-name="P12">ulica Dworcowa 25, 09-402 Płock,</text:p>
      <text:h text:style-name="P6" text:outline-level="3">Towarzystwo Sportowe w likwidacji,</text:h>
      <text:h text:style-name="P4" text:outline-level="3">Adres siedziby:</text:h>
      <text:p text:style-name="P12">ulica Sienkiewicza 67 lokal 11, 09-400 Płock,</text:p>
      <text:h text:style-name="P6" text:outline-level="3">„Fundacja Na Rzecz Rozwoju Mediacji i Prawa, Pomocy Poszkodowanym oraz Pomocy Postpenitencjarnej <text:s/>Gradiam”,</text:h>
      <text:h text:style-name="P4" text:outline-level="3">Adres siedziby:</text:h>
      <text:p text:style-name="P12">ulica Synagogalna 4 lokal 17, 09-400 Płock,</text:p>
      <text:h text:style-name="P6" text:outline-level="3"><text:soft-page-break/>Fundacja Fundusz Projektowy,</text:h>
      <text:h text:style-name="P4" text:outline-level="3">Adres siedziby:</text:h>
      <text:p text:style-name="P12">ulica Padlewskiego 3 lokal 58, 09-402 Płock,</text:p>
      <text:h text:style-name="P6" text:outline-level="3">Fundacja Dla Dzieci Niepełnosprawnych „Serce – Sercu” w likwidacji,</text:h>
      <text:h text:style-name="P4" text:outline-level="3">Adres siedziby:</text:h>
      <text:p text:style-name="P12">ulica Słowackiego 4, 09-400 Płock,</text:p>
      <text:h text:style-name="P6" text:outline-level="3">Fundacja Pomocy Zwierzętom „Pomagamy Płockim Zwierzętom”,</text:h>
      <text:h text:style-name="P4" text:outline-level="3">Adres siedziby:</text:h>
      <text:p text:style-name="P12">ulica Bartnicza 1 lokal 60, 09-400 Płock,</text:p>
      <text:h text:style-name="P6" text:outline-level="3">„Kwiaty Architektury”,</text:h>
      <text:h text:style-name="P4" text:outline-level="3">Adres siedziby:</text:h>
      <text:p text:style-name="P12">plac Obrońców Warszawy 1 lokal 6A, 09-402 Płock,</text:p>
      <text:h text:style-name="P6" text:outline-level="3">Fundacja A.Dar Serca,</text:h>
      <text:h text:style-name="P4" text:outline-level="3">Adres siedziby:</text:h>
      <text:p text:style-name="P12">ulica Kolegialna 24, 09-402 Płock,</text:p>
      <text:h text:style-name="P6" text:outline-level="3">Fundacja „Cokolwiek Uczyniliście”,</text:h>
      <text:h text:style-name="P4" text:outline-level="3">Adres siedziby:</text:h>
      <text:p text:style-name="P13">ulica Tumska 3, 09-400 Płock,</text:p>
      <text:h text:style-name="P6" text:outline-level="3">Fundacja Nobiscum,</text:h>
      <text:h text:style-name="P4" text:outline-level="3">Adres siedziby:</text:h>
      <text:p text:style-name="P13">ulica Krótka 8 lokal 22, 09-402 Płock,</text:p>
      <text:h text:style-name="P6" text:outline-level="3">Fundacja Projekt Pomoc,</text:h>
      <text:h text:style-name="P4" text:outline-level="3">Adres siedziby:</text:h>
      <text:p text:style-name="P13">ulica abp. Antoniego Juliana Nowowiejskiego 9, 09-400 Płock,</text:p>
      <text:h text:style-name="P3" text:outline-level="3">Happy Ja,</text:h>
      <text:h text:style-name="P4" text:outline-level="3">Adres siedziby:</text:h>
      <text:p text:style-name="P13">aleja <text:s/>Armii Krajowej 76 lokal 8, 09-410 Płock,</text:p>
      <text:h text:style-name="P6" text:outline-level="3">Fundacja Fotografia Polska,</text:h>
      <text:h text:style-name="P4" text:outline-level="3">Adres siedziby:</text:h>
      <text:p text:style-name="P13">ulica Kolegialna 34, 09-402 Płock,</text:p>
      <text:h text:style-name="P6" text:outline-level="3"><text:soft-page-break/>Funda<text:span text:style-name="T6">cj</text:span>a Miasto-Państwo,</text:h>
      <text:h text:style-name="P4" text:outline-level="3">Adres siedziby:</text:h>
      <text:p text:style-name="P13">ulica 3 Maja 6 lokal 17, 09-400 Płock,</text:p>
      <text:h text:style-name="P6" text:outline-level="3">Fundacja „Pomoc Lekarzom Chorym, Niepełnosprawnym, Wykluczonym”,</text:h>
      <text:h text:style-name="P4" text:outline-level="3">Adres siedziby:</text:h>
      <text:p text:style-name="P14">ulica Tysiąclecia 9 lokal 17, 09-400 Płock,</text:p>
      <text:h text:style-name="P6" text:outline-level="3">Fundacja Rozwoju Edukacji i Kreacji „Freak”,</text:h>
      <text:h text:style-name="P4" text:outline-level="3">Adres siedziby:</text:h>
      <text:p text:style-name="P14">ulica Jakubowskiego 6 lokal 13, 09-407 Płock,</text:p>
      <text:h text:style-name="P6" text:outline-level="3">Fundacja „Zdrowie Powraca”,</text:h>
      <text:h text:style-name="P4" text:outline-level="3">Adres siedziby:</text:h>
      <text:p text:style-name="P14">ulica Słowackiego 4, 09-400 Płock,</text:p>
      <text:h text:style-name="P6" text:outline-level="3">Fundacja Płocka Starówka,</text:h>
      <text:h text:style-name="P4" text:outline-level="3">Adres siedziby:</text:h>
      <text:p text:style-name="P14">ulica Królewiecka 26, 09-402 Płock,</text:p>
      <text:h text:style-name="P6" text:outline-level="3">Adrenaline Rush,</text:h>
      <text:h text:style-name="P4" text:outline-level="3">Adres siedziby:</text:h>
      <text:p text:style-name="P14">ulica Staromiejska 2 lokal 7, 09-400 Płock,</text:p>
      <text:h text:style-name="P6" text:outline-level="3">Fundacja Przywołać Pamięć imienia Janiny Bogdan,</text:h>
      <text:h text:style-name="P4" text:outline-level="3">Adres siedziby:</text:h>
      <text:p text:style-name="P14">ulica Kolegialna 12, 09-402 Płock,</text:p>
      <text:h text:style-name="P6" text:outline-level="3">Fundacja „Alium Vultus”,</text:h>
      <text:h text:style-name="P4" text:outline-level="3">Adres siedziby:</text:h>
      <text:p text:style-name="P15">ulica Graniczna 54/1, 09-402 Płock,</text:p>
      <text:h text:style-name="P6" text:outline-level="3">Fundacja Progressio,</text:h>
      <text:h text:style-name="P4" text:outline-level="3">Adres siedziby:</text:h>
      <text:p text:style-name="P15">ulica Krótka 8 lokal 26, 09-402 Płock,</text:p>
      <text:h text:style-name="P6" text:outline-level="3">Fundacja Pro-Buono,</text:h>
      <text:h text:style-name="P4" text:outline-level="3">Adres siedziby:</text:h>
      <text:p text:style-name="P15">Płock (zgodnie z KRS),</text:p>
      <text:h text:style-name="P6" text:outline-level="3"><text:soft-page-break/>Fundacja Na Rzecz Rozwoju Społecznego „Mogę Więcej”,</text:h>
      <text:h text:style-name="P4" text:outline-level="3">Adres siedziby:</text:h>
      <text:p text:style-name="P15">ulica Zgliczyńskiego 3 lokal <text:span text:style-name="T7">4</text:span>0, 09-400 Płock,</text:p>
      <text:h text:style-name="P6" text:outline-level="3">Fundacja „Bądź Aktywny”,</text:h>
      <text:h text:style-name="P4" text:outline-level="3">Adres siedziby:</text:h>
      <text:p text:style-name="P15">ulica <text:span text:style-name="T7">Marii</text:span> Curie-Skłodowskiej 2 lo<text:span text:style-name="T1">ka</text:span>l 83, 09-400 Płock,</text:p>
      <text:h text:style-name="P6" text:outline-level="3">Fundacja „Magia”,</text:h>
      <text:h text:style-name="P4" text:outline-level="3">Adres siedziby:</text:h>
      <text:p text:style-name="P15">ulica 3 Maja 17 lokal 6, 09-402 Płock,</text:p>
      <text:h text:style-name="P6" text:outline-level="3">Fundacja „Silni Razem”,</text:h>
      <text:h text:style-name="P4" text:outline-level="3">Adres siedziby:</text:h>
      <text:p text:style-name="P15">ulica Dąbrówki 3 lokal 44, 09-400 Płock,</text:p>
      <text:h text:style-name="P6" text:outline-level="3">Fundacja Guliwer,</text:h>
      <text:h text:style-name="P4" text:outline-level="3">Adres siedz<text:span text:style-name="T8">i</text:span>by:</text:h>
      <text:p text:style-name="P15">ulica Rutskich 2 lokal 15, 09-400 Płock,</text:p>
      <text:h text:style-name="P6" text:outline-level="3">Fundacja Ultra Pazur,</text:h>
      <text:h text:style-name="P4" text:outline-level="3">Adres siedziby:</text:h>
      <text:p text:style-name="P16">ulica Czwartaków 20 lokal 16, 09-410 Płock,</text:p>
      <text:h text:style-name="P6" text:outline-level="3">Fundacja Rozwoju Tadam,</text:h>
      <text:h text:style-name="P9" text:outline-level="3">Adres siedziby:</text:h>
      <text:p text:style-name="P16">ulica Czwartaków 22, 09-410 Płock,</text:p>
      <text:h text:style-name="P6" text:outline-level="3">Fundacja Nowy Start.pl,</text:h>
      <text:h text:style-name="P4" text:outline-level="3">Adres siedziby:</text:h>
      <text:p text:style-name="P16">ulica Miodowa 1, 09-400 Płock,</text:p>
      <text:h text:style-name="P6" text:outline-level="3">Fundacja Mecenat,</text:h>
      <text:h text:style-name="P4" text:outline-level="3">Adres siedziby:</text:h>
      <text:p text:style-name="P16">ulica Maszewska 18, 09-400 Płock,</text:p>
      <text:h text:style-name="P6" text:outline-level="3">Fundacja Ma To Sens,</text:h>
      <text:h text:style-name="P4" text:outline-level="3">Adres siedziby:</text:h>
      <text:p text:style-name="P16">ulica Lubuska 19, 09-408 Płock,</text:p>
      <text:h text:style-name="P6" text:outline-level="3"><text:soft-page-break/>Fundacja Imienia Adama Łukawskiego,</text:h>
      <text:h text:style-name="P4" text:outline-level="3">Adres siedziby:</text:h>
      <text:p text:style-name="P16">aleja Jana Kilińskiego 25 lokal 4, 09-402 Płock,</text:p>
      <text:h text:style-name="P6" text:outline-level="3">Fundacja Dom Na Górce,</text:h>
      <text:h text:style-name="P4" text:outline-level="3">Adres siedziby:</text:h>
      <text:p text:style-name="P16">ulica Wygon 13, 09-402 Płock,</text:p>
      <text:h text:style-name="P6" text:outline-level="3"><text:span text:style-name="T9">F</text:span>undacja Przyjaciół <text:span text:style-name="T9">Borowiczek i Imielnicy,</text:span></text:h>
      <text:h text:style-name="P4" text:outline-level="3">Adres siedziby:</text:h>
      <text:p text:style-name="P17">ulica Podgórze 46, 09-408 Płock,</text:p>
      <text:h text:style-name="P6" text:outline-level="3">Fundacja „Ramię w Ramię”,</text:h>
      <text:h text:style-name="P4" text:outline-level="3">Adres siedziby:</text:h>
      <text:p text:style-name="P17">ulica Królewiecka 12F, 09-400 Płock,</text:p>
      <text:h text:style-name="P6" text:outline-level="3">„Fundacja Ars-Med”,</text:h>
      <text:h text:style-name="P4" text:outline-level="3">Adres siedziby:</text:h>
      <text:p text:style-name="P17">ulica Królewiecka 2 lokal P27, 09-402 Płock,</text:p>
      <text:h text:style-name="P6" text:outline-level="3">Fundacja Zrzeszenie Sympatyków Sekcji Piłki Ręcznej Wisła Płock,</text:h>
      <text:h text:style-name="P4" text:outline-level="3">Adres siedziby:</text:h>
      <text:p text:style-name="P17">ulica <text:span text:style-name="T7">mjr. Henryka</text:span> Sucharskiego 3 lokal 10, 09-410 Płock,</text:p>
      <text:h text:style-name="P6" text:outline-level="3">Fundacja Impuls,</text:h>
      <text:h text:style-name="P4" text:outline-level="3">Adres siedziby:</text:h>
      <text:p text:style-name="P17">ulica Lasockiego 19 lokal 17, 09-402 Płock,</text:p>
      <text:h text:style-name="P6" text:outline-level="3">Fundacja „Bez Różnicy”,</text:h>
      <text:h text:style-name="P4" text:outline-level="3">Adres siedziby:</text:h>
      <text:p text:style-name="P17">ulica Tysiąclecia 7 lokal 7, 09-400 Płock,</text:p>
      <text:h text:style-name="P6" text:outline-level="3">Fundacja „Fight Until Dead”,</text:h>
      <text:h text:style-name="P4" text:outline-level="3">Adres siedziby:</text:h>
      <text:p text:style-name="P17">ulica <text:span text:style-name="T10">mjr. Henryka </text:span>Sucharskiego 2 lokal 41, 09-410 Płock,</text:p>
      <text:h text:style-name="P6" text:outline-level="3">Fundacja Inżynierowie Przyszłości,</text:h>
      <text:h text:style-name="P4" text:outline-level="3">Adres siedziby:</text:h>
      <text:p text:style-name="P17">ulica Szarych Szeregów 31 lokal 4, 09-410 Płock,</text:p>
      <text:h text:style-name="P6" text:outline-level="3"><text:soft-page-break/>Fundacja Ziomek,</text:h>
      <text:h text:style-name="P4" text:outline-level="3">Adres siedziby:</text:h>
      <text:p text:style-name="P17">ulica Medyczna 8 lokal 3A, 09-400 Płock,</text:p>
      <text:h text:style-name="P6" text:outline-level="3">Fundacja Ambasada Rozwoju Katarzyna Miler,</text:h>
      <text:h text:style-name="P4" text:outline-level="3">Adres siedziby:</text:h>
      <text:p text:style-name="P18">ulica Górna 52 lokal 6, 09-402 Płock,</text:p>
      <text:h text:style-name="P6" text:outline-level="3">Fundacja Eleven Art,</text:h>
      <text:h text:style-name="P4" text:outline-level="3">Adres siedziby:</text:h>
      <text:p text:style-name="P18">ulica Wyszogrodzka 5A, 09-407 Płock,</text:p>
      <text:h text:style-name="P6" text:outline-level="3">Fundacja Klub Sportowy Greens,</text:h>
      <text:h text:style-name="P4" text:outline-level="3">Adres siedziby:</text:h>
      <text:p text:style-name="P18">ulica Pszczela 2 lokal 95, 09-400 Płock,</text:p>
      <text:h text:style-name="P6" text:outline-level="3">Fundacja Szkarłatna Róża,</text:h>
      <text:h text:style-name="P4" text:outline-level="3">Adres siedziby:</text:h>
      <text:p text:style-name="P18">ulica Bielska 67, 09-400 Płock,</text:p>
      <text:h text:style-name="P6" text:outline-level="3">Fundacja Rozwoju Polskich Mediów,</text:h>
      <text:h text:style-name="P4" text:outline-level="3">Adres siedziby:</text:h>
      <text:p text:style-name="P18">ulica 1 Maja 7A lokal 112, 09-400 Płock,</text:p>
      <text:h text:style-name="P6" text:outline-level="3">Fundacja Czyste Powietrze Powiatu P<text:span text:style-name="T1">ł</text:span>ockiego,</text:h>
      <text:h text:style-name="P4" text:outline-level="3">Adres siedziby:</text:h>
      <text:p text:style-name="P18">ulica Przemysłowa 17, 09-400 Płock,</text:p>
      <text:h text:style-name="P6" text:outline-level="3">Fundacja „Na Olimpijskie Tory”,</text:h>
      <text:h text:style-name="P4" text:outline-level="3">Adres siedziby:</text:h>
      <text:p text:style-name="P18">ulica Czwartaków 18 lokal 38, 09-410 Płock,</text:p>
      <text:h text:style-name="P6" text:outline-level="3">Fundacja „Ad Gloriam”,</text:h>
      <text:h text:style-name="P4" text:outline-level="3">Adres siedziby:</text:h>
      <text:p text:style-name="P18">ulica Kalinowa 91 lokal 3, 09-402 Płock,</text:p>
      <text:h text:style-name="P6" text:outline-level="3">Fundacja Ziemia Pełna Życia,</text:h>
      <text:h text:style-name="P4" text:outline-level="3">Adres siedziby:</text:h>
      <text:p text:style-name="P18">ulica Zbożowa 7 lokal 9, 09-410 Płock,</text:p>
      <text:h text:style-name="P6" text:outline-level="3"><text:soft-page-break/>Fundacja Chorób Rzadkich i Genetycznych „Gen”,</text:h>
      <text:h text:style-name="P4" text:outline-level="3">Adres siedziby:</text:h>
      <text:p text:style-name="P18">ulica Drętkiewicza 21, 09-410 Płock,</text:p>
      <text:h text:style-name="P6" text:outline-level="3">Fundacja „Instytut Kultury, Sportu i Edukacji”,</text:h>
      <text:h text:style-name="P4" text:outline-level="3">Adres siedziby:</text:h>
      <text:p text:style-name="P18">ulica Chopina 32, 09-402 Płock,</text:p>
      <text:h text:style-name="P6" text:outline-level="3">Fundacja Mykoremediacja,</text:h>
      <text:h text:style-name="P4" text:outline-level="3">Adres siedziby:</text:h>
      <text:p text:style-name="P18">ulica Sikorskiego 18 lokal 50, 09-410 Płock,</text:p>
      <text:h text:style-name="P6" text:outline-level="3">Fundacja „Ich Dom” – Mieszkania Dla Młodzieży Opuszczającej Domy Dziecka w Płocku,</text:h>
      <text:h text:style-name="P4" text:outline-level="3">Adres siedziby:</text:h>
      <text:p text:style-name="P18">ulica Północna 32, 09-402 Płock,</text:p>
      <text:h text:style-name="P6" text:outline-level="3">Fundacja Misjonarska,</text:h>
      <text:h text:style-name="P4" text:outline-level="3">Adres siedziby:</text:h>
      <text:p text:style-name="P18">ulica Misjonarska <text:span text:style-name="T11">7, 09-402 Płock,</text:span></text:p>
      <text:h text:style-name="P6" text:outline-level="3">Serce Mazowsza,</text:h>
      <text:h text:style-name="P4" text:outline-level="3">Adres siedziby:</text:h>
      <text:p text:style-name="P19">aleja Armii Krajowej 56 lokal 60, 09-410 Płock,</text:p>
      <text:h text:style-name="P6" text:outline-level="3">Przedsiębiorcze Siostry,</text:h>
      <text:h text:style-name="P4" text:outline-level="3">Adres siedziby:</text:h>
      <text:p text:style-name="P19">ulica Botaniczna 18 lokal 5, 09-408 Płock,</text:p>
      <text:h text:style-name="P3" text:outline-level="3">Fundacja Odzyskać Więzi,</text:h>
      <text:h text:style-name="P4" text:outline-level="3">Adres siedziby:</text:h>
      <text:p text:style-name="P19">aleja Armii Krajowej 40, 09-410 Płock,</text:p>
      <text:h text:style-name="P6" text:outline-level="3">„Fundacja Nemezis”,</text:h>
      <text:h text:style-name="P4" text:outline-level="3">Adres siedziby:</text:h>
      <text:p text:style-name="P19">ulica Poziomkowa 2, 09-410 Płock,</text:p>
      <text:h text:style-name="P6" text:outline-level="3"><text:soft-page-break/>Fundacja „I Kto To Mówi”,</text:h>
      <text:h text:style-name="P4" text:outline-level="3">Adres siedziby:</text:h>
      <text:p text:style-name="P19">ulica Dworcowa 6, 09-402 Płock,</text:p>
      <text:h text:style-name="P6" text:outline-level="3">„Fundacja Longevity Park”,</text:h>
      <text:h text:style-name="P4" text:outline-level="3">Adres siedziby:</text:h>
      <text:p text:style-name="P20">ulica Kolegialna 22, 09-402 Płock,</text:p>
      <text:h text:style-name="P6" text:outline-level="3">Pink`na Fundacja,</text:h>
      <text:h text:style-name="P4" text:outline-level="3">Adres siedziby:</text:h>
      <text:p text:style-name="P20">ulica Malinowa 4, 09-402 Płock.</text:p>
      <text:p text:style-name="P19"/>
      <text:p text:style-name="P19"/>
      <text:p text:style-name="P13"/>
      <text:p text:style-name="P12"/>
      <text:p text:style-name="P11"/>
      <text:p text:style-name="P10"/>
      <text:p text:style-name="P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4pt" fo:font-weight="bold" style:font-size-asian="14pt" style:font-weight-asian="bold" style:font-size-complex="14pt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Frame_20_contents" style:display-name="Frame contents" style:family="paragraph" style:parent-style-name="Standard" style:class="extra"/>
    <style:style style:name="Numbering_20_Symbols" style:display-name="Numbering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09:57:01.524429900</meta:creation-date>
    <dc:date>2026-09-02T07:43:49.926663800</dc:date>
    <meta:editing-duration>PT5H24M43S</meta:editing-duration>
    <meta:editing-cycles>16</meta:editing-cycles>
    <meta:generator>LibreOffice/26.2.5.2$Windows_X86_64 LibreOffice_project/cd7284b4cbbfeb507e630c1aac019f4157393acb</meta:generator>
    <meta:document-statistic meta:table-count="0" meta:image-count="0" meta:object-count="0" meta:page-count="12" meta:paragraph-count="329" meta:word-count="1354" meta:character-count="9562" meta:non-whitespace-character-count="8533"/>
  </office:meta>
</office:document-meta>
</file>